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hared:zametki_dlja_vseh"/><text:bookmark-start text:name="__RefHeading___zametki_dlja_sebja_1"/><text:bookmark-start text:name="zametki_dlja_sebja"/>Заметки для себя<text:bookmark-end text:name="__RefHeading___zametki_dlja_sebja_1"/><text:bookmark-end text:name="zametki_dlja_sebja"/></text:h>
      <text:p text:style-name="Text_20_body">Будy сюда вносить шпаргалки "для себя"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4::00:00</meta:creation-date>
    <dc:creator>Generated</dc:creator>
    <dc:date>1970-01-01T04::00:00</dc:date>
    <dc:language>en-US</dc:language>
    <meta:editing-cycles>1</meta:editing-cycles>
    <meta:editing-duration>PT0S</meta:editing-duration>
    <dc:title>shared:zametki_dlja_vseh</dc:title>
  </office:meta>
</office:document-meta>
</file>