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k.avmas.ru/doku.php/shared:zametki_dlja_vseh" text:style-name="Internet_20_link" text:visited-style-name="Visited_20_Internet_20_Link">Заметки для всех</text:a></text:p>
      <text:h text:style-name="Heading_20_1" text:outline-level="1"><text:bookmark text:name="shared:ubuntu_18_0_4_2"/><text:bookmark-start text:name="__RefHeading___ubuntu_18.04_kernel_4.18.0-15-generic_osobennosti_1"/><text:bookmark-start text:name="ubuntu_18.04_kernel_4.18.0-15-generic_osobennosti"/>Ubuntu 18.04 kernel 4.18.0-15-generic Особенности<text:bookmark-end text:name="__RefHeading___ubuntu_18.04_kernel_4.18.0-15-generic_osobennosti_1"/><text:bookmark-end text:name="ubuntu_18.04_kernel_4.18.0-15-generic_osobennosti"/></text:h>
      <text:p text:style-name="Text_20_body">Зафиксировать от обновления командой</text:p>
      <text:p text:style-name="Preformatted_20_Text">sudo apt-mark hold</text:p>
      <text:p text:style-name="Text_20_body">следующие пакеты</text:p>
      <text:p text:style-name="Preformatted_20_Text">linux-generic-hwe-18.04<text:line-break/>linux-signed-generic-hwe-18.04<text:line-break/>linux-headers-4.18.0-15<text:line-break/>linux-headers-4.18.0-15-generic<text:line-break/>linux-headers-generic-hwe-18.04<text:line-break/>linux-image-4.18.0-15-generic<text:line-break/>linux-image-generic-hwe-18.04<text:line-break/>linux-modules-4.18.0-15-generic<text:line-break/>linux-modules-extra-4.18.0-15-generic</text:p>
      <text:p text:style-name="Text_20_body">---</text:p>
      <text:p text:style-name="Text_20_body">доустанавливаем пакеты (если хочется)</text:p>
      <text:p text:style-name="Preformatted_20_Text">sudo apt install mc synaptic apt-xapian-index</text:p>
      <text:p text:style-name="Text_20_body">Внимательно. Пакет apt-xapian-index служит для работы строки поиска в synaptic
Сразу после установки - это окно поиска не включается, нужно разок запустить synaptic и закрыть его, чтобы службы xapian запустились.</text:p>
      <text:p text:style-name="Text_20_body">Пакеты, отмеченные для удержания с помощью apt-mark hold в synaptic почему-то надо заново зафиксировать.</text:p>
      <text:p text:style-name="Text_20_body">Попробуем зафиксировать их с помощью другой команды, которую я узнал при настройке apache-openmeeting</text:p>
      <text:p text:style-name="Preformatted_20_Text">echo "linux-generic-hwe-18.04 hold" | sudo dpkg --set-selections<text:line-break/>echo "linux-headers-4.18.0-15 hold" | sudo dpkg --set-selections<text:line-break/>echo "linux-headers-4.18.0-15-generic hold" | sudo dpkg --set-selections<text:line-break/>echo "linux-headers-generic-hwe-18.04 hold" | sudo dpkg --set-selections<text:line-break/>echo "linux-image-4.18.0-15-generic hold" | sudo dpkg --set-selections<text:line-break/>echo "linux-image-generic-hwe-18.04 hold" | sudo dpkg --set-selections<text:line-break/>echo "linux-modules-4.18.0-15-generic hold" | sudo dpkg --set-selections<text:line-break/>echo "linux-modules-extra-4.18.0-15-generic hold" | sudo dpkg --set-selections<text:line-break/>echo "linux-signed-generic-hwe-18.04 hold" | sudo dpkg --set-select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ubuntu_18_0_4_2</dc:title>
  </office:meta>
</office:document-meta>
</file>