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" text:style-name="Internet_20_link" text:visited-style-name="Visited_20_Internet_20_Link">.</text:a></text:p>
      <text:h text:style-name="Heading_20_3" text:outline-level="3"><text:bookmark text:name="shared:root_in_ubuntu"/><text:bookmark-start text:name="__RefHeading___vkljuchit_root_v_ubuntu_1"/><text:bookmark-start text:name="vkljuchit_root_v_ubuntu"/>Включить root в Ubuntu<text:bookmark-end text:name="__RefHeading___vkljuchit_root_v_ubuntu_1"/><text:bookmark-end text:name="vkljuchit_root_v_ubunt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oot_in_ubuntu</dc:title>
  </office:meta>
</office:document-meta>
</file>