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hared:account_locked"/><text:bookmark-start text:name="__RefHeading___ne_mogu_vojti_v_sistemu_pishet_nevernyj_parol_ili_account_locked_due_to_37_failed_logins._chto_delat_1"/><text:bookmark-start text:name="ne_mogu_vojti_v_sistemu_pishet_nevernyj_parol_ili_account_locked_due_to_37_failed_logins._chto_delat"/>Не могу войти в систему, пишет неверный пароль или account locked due to 37 failed logins. Что делать?<text:bookmark-end text:name="__RefHeading___ne_mogu_vojti_v_sistemu_pishet_nevernyj_parol_ili_account_locked_due_to_37_failed_logins._chto_delat_1"/><text:bookmark-end text:name="ne_mogu_vojti_v_sistemu_pishet_nevernyj_parol_ili_account_locked_due_to_37_failed_logins._chto_delat"/></text:h>
      <text:list text:style-name="Numbering_20_1" text:continue-numbering="false">
        <text:list-item>
          <text:p text:style-name="Numbering_20_1_Content_First"> Модифицировать строку загрузки GRUB. Дописав параметр init=/bin/bash там же изменить параметр RO на RW <text:line-break/>или выбрать в меню загрузки пункт Recovery (восстановление), затем зайти в консоль от root</text:p>
        </text:list-item>
        <text:list-item>
          <text:p text:style-name="Numbering_20_1_Content"> После модификации жмём F10 для загрузки</text:p>
        </text:list-item>
        <text:list-item>
          <text:p text:style-name="Numbering_20_1_Content"> Когда загрузится консоль пишем: faillog -r -u имя_пользователя</text:p>
        </text:list-item>
        <text:list-item>
          <text:p text:style-name="Numbering_20_1_Content_Last"> Перезагружаемся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4::00:00</meta:creation-date>
    <dc:creator>Generated</dc:creator>
    <dc:date>1970-01-01T04::00:00</dc:date>
    <dc:language>en-US</dc:language>
    <meta:editing-cycles>1</meta:editing-cycles>
    <meta:editing-duration>PT0S</meta:editing-duration>
    <dc:title>shared:account_locked</dc:title>
  </office:meta>
</office:document-meta>
</file>